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Ecuador Forest Plot Database</text:p>
      <text:p text:style-name="Autoren">Juergen Homeier</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EC-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6-01-04</text:span></text:p>
          </table:table-cell>
        </table:table-row>
        <table:table-row table:style-name="Tabelle1.1">
          <table:table-cell table:style-name="Tabelle1.A2" table:number-columns-spanned="2" office:value-type="string">
            <text:p text:style-name="P3">Ecuador Forest Plot Database</text:p>
          </table:table-cell>
          <table:covered-table-cell/>
          <table:table-cell table:style-name="Tabelle1.C2" table:number-columns-spanned="3" office:value-type="string">
            <text:p text:style-name="P6">Web address: <text:span text:style-name="T6">$v.WebAddress</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Juergen Homeier (jhomeie@gwdg.d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Juergen Homeie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permanent plot data (tree species composition and environmental data) from different ecoregions in Ecuador (i.e. from tropical lowland to upper montane forests, tropical dry forest) from S and NE Ecuador.</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contains permanent plot data (tree species composition and environmental data) from different ecoregions in Ecuador (i.e. from tropical lowland to upper montane forests, tropical dry forest). The permanent plot have been established to study forest structure and tree species composition along environmental gradient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other, 4th Dimension</text:span></text:p>
          </table:table-cell>
          <table:covered-table-cell/>
          <table:table-cell table:style-name="Tabelle1.C8" table:number-columns-spanned="3" office:value-type="string">
            <text:p text:style-name="P8"><text:span text:style-name="T1">Export format(s): </text:span><text:span text:style-name="T3">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00</text:span><text:span text:style-name="T3"><text:s/>to </text:span><text:span text:style-name="T3">4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30</text:span></text:p>
          </table:table-cell>
          <table:table-cell table:style-name="Tabelle1.C7" office:value-type="string">
            <text:p text:style-name="P8"><text:span text:style-name="T1">Estimate of existing plots:<text:line-break/></text:span><text:span text:style-name="T3">0</text:span></text:p>
          </table:table-cell>
          <table:table-cell table:style-name="Tabelle1.C7" office:value-type="string">
            <text:p text:style-name="P8"><text:span text:style-name="T1">Completeness: <text:line-break/></text:span><text:span text:style-name="T3">[NA]</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30</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100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EC: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 only trees and shrubs: 9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0-1000 m2: 100%;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lope aspect: 95; slope inclination: 95; soil pH: 9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number of individuals: 100%; measurements like diameter or height of trees: 100%; biomass: 5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95%; point coordinates less precise than GPS, up to 1 km: 5%;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90%; 2010-2019: 1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EC-001</text:p>
          </table:table-cell>
          <table:covered-table-cell/>
          <table:covered-table-cell/>
          <table:covered-table-cell/>
          <table:covered-table-cell/>
        </table:table-row>
      </table:table>
      <text:p text:style-name="P2">Juergen Homeier* (jhomeie@gwdg.d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