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Highland Swamp Forests - Southeastern Brazil -- Permanent flooded highland swamp forests from Southeastern Brazil</text:p>
      <text:p text:style-name="Autoren">Marco Chiminazzo</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SA-BR-009</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3-10-12</text:span></text:p>
          </table:table-cell>
        </table:table-row>
        <table:table-row table:style-name="Tabelle1.1">
          <table:table-cell table:style-name="Tabelle1.A2" table:number-columns-spanned="2" office:value-type="string">
            <text:p text:style-name="P3">Highland Swamp Forests - Southeastern Brazil</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Marco Chiminazzo (marcochiminazzo@gmail.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Marco Chiminazzo</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Woody plants with DBH greater than 3 cm</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is dataset comprises data from swamp forests exposed to permanent flooding (or soil saturation) due to the elevation of the water table. Two fragments of this vegetation type were sampled in highlands from southeastern Brazil. A third fragment is currently being sampled and will soon be added to the dataset.</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online</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Excel</text:span></text:p>
          </table:table-cell>
          <table:covered-table-cell/>
          <table:table-cell table:style-name="Tabelle1.C8" table:number-columns-spanned="3" office:value-type="string">
            <text:p text:style-name="P8"><text:span text:style-name="T1">Export format(s): </text:span><text:span text:style-name="T3">TURBOVEG, MS Access, MySQL, Excel, Open Document, PDF, CSV file, plain text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00</text:span><text:span text:style-name="T3"><text:s/>to </text:span><text:span text:style-name="T3">1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25</text:span></text:p>
          </table:table-cell>
          <table:table-cell table:style-name="Tabelle1.C7" office:value-type="string">
            <text:p text:style-name="P8"><text:span text:style-name="T1">Estimate of existing plots:<text:line-break/></text:span><text:span text:style-name="T3">25</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25</text:span></text:p>
          </table:table-cell>
          <table:table-cell table:style-name="Tabelle1.C7" table:number-columns-spanned="2" office:value-type="string">
            <text:p text:style-name="P8"><text:span text:style-name="T1">Number of sources (biblioreferences, data collectors):<text:line-break/></text:span><text:span text:style-name="T3">0</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B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100% = Semi-aquatic: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only trees and shrub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0-100 m2: 10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0; slope aspect: 0; slope inclination: 0; microrelief: 0; surface cover other than plants (open soil, litter, bare rock etc.): 30; other soil attributes: 0; soil pH: 0; land use categories: 0; soil depth: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number of individual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2010-2019: 10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SA-BR-009</text:p>
          </table:table-cell>
          <table:covered-table-cell/>
          <table:covered-table-cell/>
          <table:covered-table-cell/>
          <table:covered-table-cell/>
        </table:table-row>
      </table:table>
      <text:p text:style-name="P2">Marco Chiminazzo* (marcochiminazzo@gmail.com)<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