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biosfera_maya</text:p>
      <text:p text:style-name="Autoren">Sebastian Kepfer Rojas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NA-GT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3-10-12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biosfera_maya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s://ign.ku.dk/english/employees/forest-nature-biomass/?pure=en/persons/401340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Sebastian Kepfer Rojas (skro@ign.ku.dk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Sebastian Kepfer Rojas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ree layer (dbh &gt; 10 cm) collected in 51, 0.5 ha plots. All individuals counted and identified to speceis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$v.abstractText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free upon reques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490</text:span><text:span text:style-name="T3"><text:s/>to </text:span><text:span text:style-name="T3">49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51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51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51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14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GT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00% = Terrestrial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only trees and shrub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0-10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; other soil attributes: 100; soil pH: 100; land use categories: 100; other attributes: Carbon, Nitrogen, eDNA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number of individuals: 100%; measurements like diameter or height of tree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2010-2019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NA-GT-001</text:p>
          </table:table-cell>
          <table:covered-table-cell/>
          <table:covered-table-cell/>
          <table:covered-table-cell/>
          <table:covered-table-cell/>
        </table:table-row>
      </table:table>
      <text:p text:style-name="P2">Sebastian Kepfer Rojas* (skro@ign.ku.dk)<text:line-break/>rolighedsvej 23, 1958 Copenhagen, DENMARK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