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Iberian and Macaronesian Vegetation Information System (SIVIM) – Wetlands</text:p>
      <text:p text:style-name="Autoren">Aaron Pérez-Haase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ES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12-07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Iberian and Macaronesian Vegetation Information System (SIVIM) – Wetlands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Aaron Pérez-Haase (aaronperez@ub.ed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Custodian: Aaron Pérez-Haase<text:line-break/>Deputy custodian: Xavier Font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Wetland relevés from Iberian Peninsula with emphasis on alpine mountain range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Iberian wetland vegetation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5</text:span><text:span text:style-name="T3"><text:s/>to </text:span><text:span text:style-name="T3">2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535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656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8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656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8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ES: 90.6; FR: 6.6; PT: 2.8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point coordinates less precise than GPS, up to 1 km: 8%; small grid (not coarser than 10 km): 9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ES-001</text:p>
          </table:table-cell>
          <table:covered-table-cell/>
          <table:covered-table-cell/>
          <table:covered-table-cell/>
          <table:covered-table-cell/>
        </table:table-row>
      </table:table>
      <text:p text:style-name="P2">Aaron Pérez-Haase* (aaronperez@ub.edu)<text:line-break/>Evolutionary Biology, Ecology and Environmental Sciences, University of Barcelona, Faculty of Biologia, Av. Diagonal 643, 08028 Barcelona, SPAIN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