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European Weed Vegetation Database</text:p>
      <text:p text:style-name="Autoren">Filip Küzmic &amp; Urban Šilc</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EU-00-028</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0-11-09</text:span></text:p>
          </table:table-cell>
        </table:table-row>
        <table:table-row table:style-name="Tabelle1.1">
          <table:table-cell table:style-name="Tabelle1.A2" table:number-columns-spanned="2" office:value-type="string">
            <text:p text:style-name="P3">European Weed Vegetation Database</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Filip Küzmic (filip.kuzmic@zrc-sazu.si); Urban Šilc (urban.silc@zrc-sazu.si)</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Filip Küzmic</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European Weed Vegetation Database consists of vegetation relevés from the European continent, the great majority of which is not yet included in other registered databases. The main scope represents annual vegetation of the cultivated land and ruderal places. Additionally some other vegetation types are included when they were published in the same publication or the stands were of transitional type (e.g. Artemisietea vulgaris, Polygono-Poetea, Epilobietea angustifolii, Molinio-Arrhenatheretea ...)</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text:span></text:p>
          </table:table-cell>
          <table:covered-table-cell/>
          <table:table-cell table:style-name="Tabelle1.C8" table:number-columns-spanned="3" office:value-type="string">
            <text:p text:style-name="P8"><text:span text:style-name="T1">Export format(s): </text:span><text:span text:style-name="T3">TURBOVEG, Excel, CSV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0.1</text:span><text:span text:style-name="T3"><text:s/>to </text:span><text:span text:style-name="T3">100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24734</text:span></text:p>
          </table:table-cell>
          <table:table-cell table:style-name="Tabelle1.C7" office:value-type="string">
            <text:p text:style-name="P8"><text:span text:style-name="T1">Estimate of existing plots:<text:line-break/></text:span><text:span text:style-name="T3">45000</text:span></text:p>
          </table:table-cell>
          <table:table-cell table:style-name="Tabelle1.C7" office:value-type="string">
            <text:p text:style-name="P8"><text:span text:style-name="T1">Completeness: <text:line-break/></text:span><text:span text:style-name="T3">55%</text:span></text:p>
          </table:table-cell>
          <table:table-cell table:style-name="Tabelle1.C2" table:number-columns-spanned="2" office:value-type="string">
            <text:p text:style-name="P8"><text:span text:style-name="T1">Status: <text:line-break/></text:span><text:span text:style-name="T3">ongoing capture</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24734</text:span></text:p>
          </table:table-cell>
          <table:table-cell table:style-name="Tabelle1.C7" table:number-columns-spanned="2" office:value-type="string">
            <text:p text:style-name="P8"><text:span text:style-name="T1">Number of sources (biblioreferences, data collectors):<text:line-break/></text:span><text:span text:style-name="T3">590</text:span></text:p>
          </table:table-cell>
          <table:covered-table-cell/>
          <table:table-cell table:style-name="Tabelle1.C2" table:number-columns-spanned="2" office:value-type="string">
            <text:p text:style-name="P8"><text:span text:style-name="T1">Valid taxa:<text:line-break/></text:span><text:span text:style-name="T3">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AT: 6.42; BY: 0.74; BE: 0.34; BA: 3.64; BG: 0.22; HR: 0.14; DK: 0.004; EE: 0.06; FI: 1.46; FR: 0.47; DE: 3.85; GR: 0.92; HU: 4.28; IE: 0.52; IT: 5.26; MK: 3.49; MT: 0.18; ME: 0.10; NO: 0.02; PL: 1.59; RO: 9.44; RS: 12.58; ES: 36.54; SE: 0.07; CH: 2.98; UA: 1.28; AL: 0.04; PT: 1.60; GB: 0.02; KO: 0.3; MA: 0.004</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Non Forest: 100% = Terrestrial: 100% (Non arctic-alpin: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67.03; slope aspect: 19.55; slope inclination: 19.86; microrelief: 0; surface cover other than plants (open soil, litter, bare rock etc.): 0; other soil attributes: 1; soil pH: 6.21; land use categories: 0; soil depth: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0%; cover: 100%; number of individuals: 0%; measurements like diameter or height of trees: 0.03%; biomass: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8.33%; point coordinates less precise than GPS, up to 1 km: 10.22%; small grid (not coarser than 10 km): 61.43%; political units or only on a coarser scale ( above 10 km): 1.16%</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before 1920: 0.0%; 1920-1929: 0.0%; 1930-1939: 0.1%; 1940-1949: 0.7%; 1950-1959: 4.1%; 1960-1969: 4.1%; 1970-1979: 6.4%; 1980-1989: 7.2%; 1990-1999: 12.7%; 2000-2009: 10.1%; 2010-2019: 9.1%; unknown: 45.3%</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07; further details and future updates available from http://www.givd.info/ID/EU-00-028</text:p>
          </table:table-cell>
          <table:covered-table-cell/>
          <table:covered-table-cell/>
          <table:covered-table-cell/>
          <table:covered-table-cell/>
        </table:table-row>
      </table:table>
      <text:p text:style-name="P2">Filip Küzmic* (filip.kuzmic@zrc-sazu.si)<text:line-break/>Jovan Hadži Institute of Biology, ZRC SAZU, Novi trg 2, SLOVENIA<text:line-break/><text:line-break/>Urban Šilc (urban.silc@zrc-sazu.si)<text:line-break/>Jovan Hadži Institute of Biology, ZRC SAZU, Novi trg 2, SLOVENIA<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